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in" fo:line-height="100%" fo:background-color="#FFFFFF"/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style:language-asian="fr" style:country-asian="FR"/>
    </style:style>
    <style:style style:name="P2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000000" fo:font-size="12pt" style:font-size-asian="12pt" style:font-size-complex="12pt" style:language-asian="fr" style:country-asian="FR"/>
    </style:style>
    <style:style style:name="P3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000000" fo:font-size="12pt" style:font-size-asian="12pt" style:font-size-complex="12pt" style:language-asian="fr" style:country-asian="FR"/>
    </style:style>
    <style:style style:name="P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5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000000" fo:font-size="12pt" style:font-size-asian="12pt" style:font-size-complex="12pt" style:language-asian="fr" style:country-asian="FR"/>
    </style:style>
    <style:style style:name="P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P7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000000" fo:font-size="12pt" style:font-size-asian="12pt" style:font-size-complex="12pt" style:language-asian="fr" style:country-asian="FR"/>
    </style:style>
    <style:style style:name="P8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000000" fo:font-size="12pt" style:font-size-asian="12pt" style:font-size-complex="12pt" style:language-asian="fr" style:country-asian="FR"/>
    </style:style>
    <style:style style:name="P9" style:parent-style-name="Normal" style:family="paragraph">
      <style:paragraph-properties fo:margin-bottom="0in" fo:line-height="100%" fo:background-color="#FFFFFF"/>
    </style:style>
    <style:style style:name="T10" style:parent-style-name="Policepardéfaut" style:family="text">
      <style:text-properties style:font-name="Arial" style:font-name-asian="Times New Roman" style:font-name-complex="Arial" fo:color="#005A95" fo:font-size="12pt" style:font-size-asian="12pt" style:font-size-complex="12pt" style:text-underline-type="single" style:text-underline-style="solid" style:text-underline-width="auto" style:text-underline-mode="continuous" style:language-asian="fr" style:country-asian="FR"/>
    </style:style>
  </office:automatic-styles>
  <office:body>
    <office:text text:use-soft-page-breaks="true">
      <text:p text:style-name="P1">Musicien. ne Intervenant.e en milieu scolaire Chasseneuil-du-Poitou</text:p>
      <text:p text:style-name="P2"/>
      <text:p text:style-name="P3">Voici les conditions :</text:p>
      <text:p text:style-name="P4"/>
      <text:p text:style-name="P5">II y a un volume de 60 heures à répartir de janvier à juin. Le calendrier est à définir avec la directrice de l'école élémentaire. Il y a 9 classes. En général, le musicien intervient 3 heures par semaine en alternant les classes une semaine sur deux. </text:p>
      <text:p text:style-name="P6"/>
      <text:p text:style-name="P7">La rémunération est basée sur la grille de la FPT échelon 1, comme contractuel. </text:p>
      <text:p text:style-name="Normal"/>
      <text:p text:style-name="P8">Les candidatures sont à envoyer à </text:p>
      <text:p text:style-name="P9"><text:a xlink:href="mailto:ecole.musique@chasseneuildupoitou.fr" office:target-frame-name="_blank" xlink:show="new"><text:span text:style-name="T10">ecole.musique@chasseneuildupoitou.fr</text:span></text:a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object" style:display-name="object" style:family="text" style:parent-style-name="Policepardéfaut"/>
    <style:style style:name="Lienhypertexte" style:display-name="Lien hypertexte" style:family="text" style:parent-style-name="Policepardéfau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achida chaeib</meta:initial-creator>
    <dc:creator>Rachida chaeib</dc:creator>
    <meta:creation-date>2025-11-17T10:46:00Z</meta:creation-date>
    <dc:date>2025-11-17T10:49:00Z</dc:date>
    <meta:template xlink:href="Normal.dotm" xlink:type="simple"/>
    <meta:editing-cycles>2</meta:editing-cycles>
    <meta:editing-duration>PT180S</meta:editing-duration>
    <meta:document-statistic meta:page-count="1" meta:paragraph-count="1" meta:word-count="88" meta:character-count="573" meta:row-count="4" meta:non-whitespace-character-count="486"/>
  </office:meta>
</office:document-meta>
</file>